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收 <text:s text:c="6"/>據</text:p>
      <text:p text:style-name="內文"/>
      <text:p text:style-name="內文"/>
      <text:p text:style-name="內文"><text:span text:style-name="T2">茲收到「衛生福利部兒童及少年安置教養機構院生及離院院生升學獎助金」新臺幣</text:span><text:span text:style-name="T3"><text:s text:c="16"/></text:span><text:span text:style-name="T4">元整。</text:span></text:p>
      <text:p text:style-name="內文"><text:span text:style-name="T5">（以匯款方式匯入郵局帳號</text:span><text:span text:style-name="T6"><text:s/></text:span><text:span text:style-name="T7"><text:s text:c="17"/></text:span><text:span text:style-name="T8"><text:s/>戶名</text:span><text:span text:style-name="T9"><text:s text:c="9"/></text:span><text:span text:style-name="T10">)。</text:span></text:p>
      <text:p text:style-name="P11"/>
      <text:p text:style-name="P12">此致</text:p>
      <text:p text:style-name="P13">衛生福利部北區兒童之家</text:p>
      <text:p text:style-name="P14"/>
      <text:p text:style-name="P15"/>
      <text:p text:style-name="P16"/>
      <text:p text:style-name="P17"><text:s text:c="18"/><text:s text:c="6"/><text:s text:c="2"/><text:s text:c="9"/>立據人：</text:p>
      <text:p text:style-name="P18"><text:s text:c="12"/><text:s text:c="17"/><text:s text:c="2"/>身分證字號：</text:p>
      <text:p text:style-name="P19"><text:s text:c="10"/><text:s text:c="18"/><text:s/><text:s text:c="2"/>出生年月日：</text:p>
      <text:p text:style-name="P20"><text:s text:c="11"/><text:s text:c="18"/><text:s/><text:s text:c="3"/>戶籍地址：</text:p>
      <text:p text:style-name="P21"><text:s text:c="16"/></text:p>
      <text:p text:style-name="P22"><text:s text:c="13"/><text:s text:c="18"/><text:s text:c="2"/>通訊地址：</text:p>
      <text:p text:style-name="P23"/>
      <text:p text:style-name="P24"><text:span text:style-name="T25">中</text:span><text:span text:style-name="T26"><text:s text:c="2"/></text:span><text:span text:style-name="T27">華</text:span><text:span text:style-name="T28"><text:s text:c="2"/></text:span><text:span text:style-name="T29">民</text:span><text:span text:style-name="T30"><text:s text:c="2"/></text:span><text:span text:style-name="T31">國</text:span><text:span text:style-name="T32"><text:s/></text:span><text:span text:style-name="T33"><text:s text:c="2"/></text:span><text:span text:style-name="T34"><text:s text:c="3"/></text:span><text:span text:style-name="T35"><text:s/></text:span><text:span text:style-name="T36"><text:s/></text:span><text:span text:style-name="T37">年<text:s/></text:span><text:span text:style-name="T38"><text:s text:c="3"/></text:span><text:span text:style-name="T39"><text:s/></text:span><text:span text:style-name="T40"><text:s/></text:span><text:span text:style-name="T41">月<text:s/></text:span><text:span text:style-name="T42"><text:s text:c="3"/></text:span><text:span text:style-name="T43"><text:s/></text:span><text:span text:style-name="T44"><text:s/></text:span><text:span text:style-name="T4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cer-12111303</meta:initial-creator>
    <dc:creator>許庭馨</dc:creator>
    <meta:creation-date>2019-06-26T02:59:00Z</meta:creation-date>
    <dc:date>2019-06-26T02:59:00Z</dc:date>
    <meta:print-date>2019-06-26T02:5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6" meta:character-count="377" meta:row-count="2" meta:non-whitespace-character-count="322"/>
  </office:meta>
</office:document-meta>
</file>