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微軟正黑體" style:font-name-complex="Times New Roman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align="center"/>
      <style:text-properties style:font-name="Times New Roman" style:font-name-asian="微軟正黑體" style:font-name-complex="Times New Roman" fo:font-weight="bold" style:font-weight-asian="bold" fo:font-size="20pt" style:font-size-asian="20pt" style:font-size-complex="20pt"/>
    </style:style>
    <style:style style:name="P3" style:parent-style-name="內文" style:family="paragraph">
      <style:paragraph-properties style:snap-to-layout-grid="false" fo:text-align="end" style:line-height-at-least="0.1666in"/>
      <style:text-properties style:font-name="Times New Roman" style:font-name-asian="微軟正黑體" style:font-name-complex="Times New Roman" fo:font-size="10pt" style:font-size-asian="10pt" style:font-size-complex="10pt"/>
    </style:style>
    <style:style style:name="P4" style:parent-style-name="內文" style:family="paragraph">
      <style:paragraph-properties style:snap-to-layout-grid="false" fo:text-align="end" style:line-height-at-least="0.1666in"/>
      <style:text-properties style:font-name="Times New Roman" style:font-name-asian="微軟正黑體" style:font-name-complex="Times New Roman" fo:font-size="10pt" style:font-size-asian="10pt" style:font-size-complex="10pt"/>
    </style:style>
    <style:style style:name="P5" style:parent-style-name="內文" style:family="paragraph">
      <style:paragraph-properties style:snap-to-layout-grid="false" fo:text-align="end" style:line-height-at-least="0.1666in"/>
      <style:text-properties style:font-name="Times New Roman" style:font-name-asian="微軟正黑體" style:font-name-complex="Times New Roman" fo:font-size="10pt" style:font-size-asian="10pt" style:font-size-complex="10pt"/>
    </style:style>
    <style:style style:name="P6" style:parent-style-name="內文" style:family="paragraph">
      <style:text-properties style:font-name="Times New Roman" style:font-name-asian="微軟正黑體" style:font-name-complex="Times New Roman"/>
    </style:style>
    <style:style style:name="P7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8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9" style:parent-style-name="清單段落" style:list-style-name="LFO2" style:family="paragraph">
      <style:paragraph-properties fo:margin-left="0.1972in" fo:text-indent="-0.0375in">
        <style:tab-stops/>
      </style:paragraph-properties>
      <style:text-properties style:font-name="Times New Roman" style:font-name-asian="微軟正黑體" style:font-name-complex="Times New Roman"/>
    </style:style>
    <style:style style:name="P10" style:parent-style-name="清單段落" style:list-style-name="LFO2" style:family="paragraph">
      <style:paragraph-properties fo:margin-left="0.1972in" fo:text-indent="-0.0375in">
        <style:tab-stops/>
      </style:paragraph-properties>
      <style:text-properties style:font-name="Times New Roman" style:font-name-asian="微軟正黑體" style:font-name-complex="Times New Roman"/>
    </style:style>
    <style:style style:name="P11" style:parent-style-name="清單段落" style:list-style-name="LFO2" style:family="paragraph">
      <style:paragraph-properties fo:margin-left="0.1972in" fo:text-indent="-0.0375in">
        <style:tab-stops/>
      </style:paragraph-properties>
      <style:text-properties style:font-name="Times New Roman" style:font-name-asian="微軟正黑體" style:font-name-complex="Times New Roman"/>
    </style:style>
    <style:style style:name="P12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13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14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15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16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17" style:parent-style-name="清單段落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18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19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20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21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22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23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24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25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26" style:parent-style-name="清單段落" style:list-style-name="LFO1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27" style:parent-style-name="內文" style:family="paragraph">
      <style:paragraph-properties fo:widows="2" fo:orphans="2" fo:break-before="page"/>
      <style:text-properties style:font-name="Times New Roman" style:font-name-asian="微軟正黑體" style:font-name-complex="Times New Roman"/>
    </style:style>
    <style:style style:name="P28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fo:font-size="20pt" style:font-size-asian="20pt" style:font-size-complex="20pt"/>
    </style:style>
    <style:style style:name="P29" style:parent-style-name="內文" style:family="paragraph">
      <style:paragraph-properties style:line-break="normal" style:snap-to-layout-grid="false" fo:text-align="end"/>
      <style:text-properties style:font-name="微軟正黑體" style:font-name-asian="微軟正黑體" style:font-name-complex="Times New Roman" fo:font-size="11pt" style:font-size-asian="11pt"/>
    </style:style>
    <style:style style:name="P30" style:parent-style-name="內文" style:family="paragraph">
      <style:paragraph-properties style:line-break="normal" fo:text-align="end"/>
      <style:text-properties style:font-name="微軟正黑體" style:font-name-asian="微軟正黑體" style:font-name-complex="Times New Roman"/>
    </style:style>
    <style:style style:name="TableColumn32" style:family="table-column">
      <style:table-column-properties style:column-width="1.6909in"/>
    </style:style>
    <style:style style:name="TableColumn33" style:family="table-column">
      <style:table-column-properties style:column-width="1.9479in"/>
    </style:style>
    <style:style style:name="TableColumn34" style:family="table-column">
      <style:table-column-properties style:column-width="0.6888in"/>
    </style:style>
    <style:style style:name="TableColumn35" style:family="table-column">
      <style:table-column-properties style:column-width="0.4923in"/>
    </style:style>
    <style:style style:name="TableColumn36" style:family="table-column">
      <style:table-column-properties style:column-width="1.9444in"/>
    </style:style>
    <style:style style:name="Table31" style:family="table">
      <style:table-properties style:width="6.7645in" fo:margin-left="0in" table:align="lef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P51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P57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P58" style:parent-style-name="內文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P59" style:parent-style-name="內文" style:family="paragraph">
      <style:paragraph-properties style:snap-to-layout-grid="false" fo:text-align="justify" style:line-height-at-least="0.1666in"/>
      <style:text-properties style:font-name="微軟正黑體" style:font-name-asian="微軟正黑體" style:font-name-complex="Times New Roman"/>
    </style:style>
    <style:style style:name="P60" style:parent-style-name="內文" style:family="paragraph">
      <style:paragraph-properties style:snap-to-layout-grid="false" fo:text-align="justify" style:line-height-at-least="0.1666in"/>
      <style:text-properties style:font-name="微軟正黑體" style:font-name-asian="微軟正黑體" style:font-name-complex="Times New Roman"/>
    </style:style>
    <style:style style:name="P61" style:parent-style-name="內文" style:family="paragraph">
      <style:paragraph-properties style:snap-to-layout-grid="false" fo:text-align="justify" style:line-height-at-least="0.1666in"/>
      <style:text-properties style:font-name="微軟正黑體" style:font-name-asian="微軟正黑體" style:font-name-complex="Times New Roman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微軟正黑體" style:font-name-asian="微軟正黑體" style:font-name-complex="Times New Roma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微軟正黑體" style:font-name-asian="微軟正黑體" style:font-name-complex="Times New Roma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微軟正黑體" style:font-name-asian="微軟正黑體" style:font-name-complex="Times New Roman"/>
    </style:style>
    <style:style style:name="P79" style:parent-style-name="內文" style:family="paragraph">
      <style:paragraph-properties fo:text-align="center"/>
      <style:text-properties style:font-name="微軟正黑體" style:font-name-asian="微軟正黑體" style:font-name-complex="Times New Roman"/>
    </style:style>
    <style:style style:name="TableRow80" style:family="table-row">
      <style:table-row-properties/>
    </style:style>
    <style:style style:name="P81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P84" style:parent-style-name="內文" style:family="paragraph">
      <style:text-properties style:font-name="微軟正黑體" style:font-name-asian="微軟正黑體" style:font-name-complex="Times New Roma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/>
      <style:text-properties style:font-name="微軟正黑體" style:font-name-asian="微軟正黑體" style:font-name-complex="Times New Roman"/>
    </style:style>
    <style:style style:name="T87" style:parent-style-name="預設段落字型" style:family="text">
      <style:text-properties style:font-name="Segoe UI Symbol" style:font-name-asian="微軟正黑體" style:font-name-complex="Segoe UI Symbol" fo:font-size="14pt" style:font-size-asian="14pt"/>
    </style:style>
    <style:style style:name="T88" style:parent-style-name="預設段落字型" style:family="text">
      <style:text-properties style:font-name="微軟正黑體" style:font-name-asian="微軟正黑體" style:font-name-complex="Segoe UI Symbol" fo:font-size="14pt" style:font-size-asian="14pt"/>
    </style:style>
  </office:automatic-styles>
  <office:body>
    <office:text text:use-soft-page-breaks="true">
      <text:p text:style-name="P1">衛生福利部北區兒童之家</text:p>
      <text:p text:style-name="P2">家童申訴小組設置及案件處理要點</text:p>
      <text:p text:style-name="P3">108年<text:s/>3 <text:s/>月<text:s/>14<text:s/>日<text:s/>訂<text:s/>定</text:p>
      <text:p text:style-name="P4">109年<text:s/>12<text:s/>月<text:s/>14<text:s/>日<text:s/>修<text:s/>訂</text:p>
      <text:p text:style-name="P5">110年年<text:s/>5 <text:s text:c="2"/>月<text:s/>24<text:s/>日修訂第二、八點增列第十六點</text:p>
      <text:p text:style-name="P6"/>
      <text:list text:style-name="LFO1" text:continue-numbering="true">
        <text:list-item>
          <text:p text:style-name="P7">衛生福利部北區兒童之家(以下簡稱本家)為保障家童權益，提供家童對本家各項輔導、生活管理措施及其他事項之申訴管道，特設本家家童申訴小組（以下簡稱本小組）。</text:p>
        </text:list-item>
        <text:list-item>
          <text:p text:style-name="P8">本小組委員十五人，由以下人員組成：</text:p>
        </text:list-item>
      </text:list>
      <text:list text:style-name="LFO2" text:continue-numbering="true">
        <text:list-item>
          <text:p text:style-name="P9">主任委員一人:由本家主任擔任。</text:p>
        </text:list-item>
        <text:list-item>
          <text:p text:style-name="P10">內部委員十人:由本家科室主管代表三名、社會工作員及保育員代表二名、家童代表五名擔任。</text:p>
        </text:list-item>
        <text:list-item>
          <text:p text:style-name="P11">外聘委員四人:由學者、專家等社會公正人士及家友擔任，其中結案家童至少一名。</text:p>
        </text:list-item>
      </text:list>
      <text:list text:style-name="LFO1" text:continue-numbering="true">
        <text:list-item>
          <text:p text:style-name="P12">小組委員任期二年，並得連任，委員因故出缺時得另行遴聘之，其任期至原任期屆滿日止。</text:p>
        </text:list-item>
        <text:list-item>
          <text:p text:style-name="P13">本小組委員為無給職，但外聘委員得依規定支給出席費。</text:p>
        </text:list-item>
        <text:list-item>
          <text:p text:style-name="P14">本小組之委員應親自出席，不得委託代理出席。</text:p>
        </text:list-item>
        <text:list-item>
          <text:p text:style-name="P15">家童及其他相關人員(含委託單位社工員、家童家屬及學校師長)對本家各項輔導、生活管理措施及其他事項如有申訴，應於事件發生日起三個月內由本人以書面向社會工作科提出申訴，必要時得委由社工員或保育員代擬申訴書。逾期之申訴案件不予受理，但申訴人因不可抗力或不可歸責於己之事由，並提出具體證明者，不在此限。</text:p>
        </text:list-item>
        <text:list-item>
          <text:p text:style-name="P16">申訴書應記載申訴人之姓名、申訴之事實及理由、希望獲得之補救，格式如附件。</text:p>
        </text:list-item>
      </text:list>
      <text:p text:style-name="P17"/>
      <text:soft-page-break/>
      <text:list text:style-name="LFO1" text:continue-numbering="true">
        <text:list-item>
          <text:p text:style-name="P18">申訴人得依其需求申請輔助人員，協助申訴過程中溝通及對話，以維護自身權益。申訴人未申請輔助人員，<text:s/>惟本家收受申訴書後評估申訴人能力認為有必要申請輔助人員者，應主動為其選任適當輔助人員協助之。</text:p>
        </text:list-item>
        <text:list-item>
          <text:p text:style-name="P19">申訴人於事件開始評議前，得申請對該事件有利害關係之委員迴避之；小組委員對申訴事件自認有利害關係時，應申請迴避。申請同意與否，由本小組共同決定之。</text:p>
        </text:list-item>
        <text:list-item>
          <text:p text:style-name="P20">申訴人向本小組提出申訴，同一案件以一次為限。申訴案件未作成評議決定前，得撤回申訴，申訴一經撤回，不得就同一案件再提出申訴。</text:p>
        </text:list-item>
        <text:list-item>
          <text:p text:style-name="P21">本小組應有二分之一以上委員出席始得開會，其中外聘委員不得少於二人，對於申訴之評議應有三分之二以上出席委員同意始得決議。</text:p>
        </text:list-item>
        <text:list-item>
          <text:p text:style-name="P22">本小組會議之舉行以不公開為原則，必要時，得通知申訴人或其關係人（保育員、社工員、家長等）<text:s/>到會說明，另申訴人亦得請求到會說明。</text:p>
        </text:list-item>
        <text:list-item>
          <text:p text:style-name="P23">本小組之評議、表決及委員個別意見，應對外嚴守秘密，涉及家童隱私之申訴案與申訴人之基本資料均應予保密。</text:p>
        </text:list-item>
        <text:list-item>
          <text:p text:style-name="P24">本小組受理申訴案件起一個月內召開會議並做成評議，評議結果以書面通知申訴人，如未能於一個月完成評議者，應書面通知申訴人延長辦理之理由及期限。</text:p>
        </text:list-item>
        <text:list-item>
          <text:p text:style-name="P25">申訴人如不服評議決定，應於收到該決定書之次日起一個月內，以書面向本小組提出再申訴，再申訴以一次為限，其程序準用本要點之規定。</text:p>
        </text:list-item>
        <text:list-item>
          <text:p text:style-name="P26">第九、十四、十五點所列申請迴避、會議評議通知及提起再申訴均以書面為原則，惟應視申訴人能力等評估輔以口頭說明協助之。</text:p>
        </text:list-item>
      </text:list>
      <text:p text:style-name="P27"/>
      <text:soft-page-break/>
      <text:p text:style-name="P28">衛生福利部北區兒童之家家童申訴書</text:p>
      <text:p text:style-name="P29"/>
      <text:p text:style-name="P30">案件編號：<text:s text:c="4"/><text:s text:c="3"/><text:s text:c="16"/>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申訴人</text:p>
          </table:table-cell>
          <table:table-cell table:style-name="TableCell40">
            <text:p text:style-name="P41"/>
          </table:table-cell>
          <table:table-cell table:style-name="TableCell42" table:number-columns-spanned="2">
            <text:p text:style-name="P43">申訴日期時間</text:p>
          </table:table-cell>
          <table:covered-table-cell/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填寫人</text:p>
          </table:table-cell>
          <table:table-cell table:style-name="TableCell49" table:number-columns-spanned="4">
            <text:p text:style-name="P50">□ 申訴人本人</text:p>
            <text:p text:style-name="P51">□ 協助人員： <text:s text:c="9"/>；與申訴人關係</text:p>
          </table:table-cell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輔助人員</text:p>
          </table:table-cell>
          <table:table-cell table:style-name="TableCell55" table:number-columns-spanned="4">
            <text:p text:style-name="P56">申訴程序進行中，是否需要申請輔助人協助：</text:p>
            <text:p text:style-name="P57">□ 不需要</text:p>
            <text:p text:style-name="P58">□ 需要，協助人員：</text:p>
            <text:p text:style-name="P59"><text:s text:c="3"/>□ 委託單位社工員</text:p>
            <text:p text:style-name="P60"><text:s text:c="3"/>□ 機構人員：社工員/保育員/心輔員(3擇1)</text:p>
            <text:p text:style-name="P61"><text:s text:c="3"/>□ 其他人員：</text:p>
          </table:table-cell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申訴事實及理由</text:p>
          </table:table-cell>
          <table:table-cell table:style-name="TableCell65" table:number-columns-spanned="4">
            <text:p text:style-name="P66"/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期待獲得之補救</text:p>
          </table:table-cell>
          <table:table-cell table:style-name="TableCell70" table:number-columns-spanned="4">
            <text:p text:style-name="P71"/>
          </table:table-cell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2">
            <text:p text:style-name="P74">簽章</text:p>
          </table:table-cell>
          <table:table-cell table:style-name="TableCell75" table:number-columns-spanned="2">
            <text:p text:style-name="P76">申訴人</text:p>
          </table:table-cell>
          <table:covered-table-cell/>
          <table:table-cell table:style-name="TableCell77" table:number-columns-spanned="2">
            <text:p text:style-name="P78">協助人員</text:p>
            <text:p text:style-name="P79">(無協助人員本格免簽章)</text:p>
          </table:table-cell>
          <table:covered-table-cell/>
        </table:table-row>
        <table:table-row table:style-name="TableRow80">
          <table:covered-table-cell>
            <text:p text:style-name="P81"/>
          </table:covered-table-cell>
          <table:table-cell table:style-name="TableCell82" table:number-columns-spanned="2">
            <text:p text:style-name="P83">案件調查過程進行全程錄音錄影：</text:p>
            <text:p text:style-name="P84">□ 同意 □ 不同意</text:p>
          </table:table-cell>
          <table:covered-table-cell/>
          <table:table-cell table:style-name="TableCell85" table:number-columns-spanned="2">
            <text:p text:style-name="P86"/>
          </table:table-cell>
          <table:covered-table-cell/>
        </table:table-row>
      </table:table>
      <text:p text:style-name="內文"><text:span text:style-name="T87">☺</text:span><text:span text:style-name="T88">本申訴書應投入社工科申訴信箱或交社工科科長， 始完成申請程序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4722in" fo:margin-right="0.7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駱佳琪</meta:initial-creator>
    <dc:creator>白季平</dc:creator>
    <meta:creation-date>2022-06-23T09:01:00Z</meta:creation-date>
    <dc:date>2022-06-23T09:01:00Z</dc:date>
    <meta:template xlink:href="Normal.dotm" xlink:type="simple"/>
    <meta:editing-cycles>2</meta:editing-cycles>
    <meta:editing-duration>PT60S</meta:editing-duration>
    <meta:document-statistic meta:page-count="3" meta:paragraph-count="2" meta:word-count="218" meta:character-count="1463" meta:row-count="10" meta:non-whitespace-character-count="1247"/>
  </office:meta>
</office:document-meta>
</file>